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List_20_Paragraph" style:list-style-name="WWNum42">
      <style:paragraph-properties fo:margin-top="0cm" fo:margin-bottom="0cm" style:contextual-spacing="true" fo:line-height="100%" fo:text-align="justify" style:justify-single-word="false">
        <style:tab-stops>
          <style:tab-stop style:position="2cm"/>
        </style:tab-stops>
      </style:paragraph-properties>
      <style:text-properties officeooo:paragraph-rsid="0014585c"/>
    </style:style>
    <style:style style:name="P2" style:family="paragraph" style:parent-style-name="List_20_Paragraph" style:list-style-name="WWNum42">
      <style:paragraph-properties fo:line-height="100%" fo:text-align="justify" style:justify-single-word="false"/>
      <style:text-properties officeooo:paragraph-rsid="0014585c"/>
    </style:style>
    <style:style style:name="P3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officeooo:paragraph-rsid="0014585c"/>
    </style:style>
    <style:style style:name="P4" style:family="paragraph" style:parent-style-name="Standard">
      <style:paragraph-properties fo:line-height="100%" fo:text-align="justify" style:justify-single-word="false" fo:text-indent="0cm" style:auto-text-indent="false"/>
      <style:text-properties fo:font-size="14pt" officeooo:paragraph-rsid="0014585c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Перечень объектов</text:span></text:p>
      <text:p text:style-name="P4"/>
      <text:list text:style-name="WWNum42">
        <text:list-item>
          <text:p text:style-name="P2" loext:marker-style-name="T1"><text:span text:style-name="T2">Дзержинский район, объекты озеленения общего пользования «газоны по ул. Ленина», «сквер им. Ф.Э. Дзержинского», снос 2 шт. аварийных деревьев. Компенсационные посадки.</text:span></text:p>
        </text:list-item>
        <text:list-item>
          <text:p text:style-name="P2" loext:marker-style-name="T1"><text:span text:style-name="T2">Кировский район, ул. Адмирала Макарова, 29, ул. Теплоходная, <text:line-break/>ул. Победы, 27, ул. Сивашская/ул. Ласьвинская, ул. Теплоходная/<text:line-break/>ул. Водников, снос 19 шт. аварийных деревьев. Компенсационные посадки.</text:span></text:p>
        </text:list-item>
        <text:list-item>
          <text:p text:style-name="P2" loext:marker-style-name="T1"><text:span text:style-name="T2">Кировский район, ул. Маршала Рыбалко, 19, 15, 7, 3, <text:line-break/>ул. Кировоградская, 12, 92, 98, 100, 102, 106, 110б, 194 <text:line-break/>ул. Оборонщиков, 10, 1, 4, ул. Адмирала Макарова, 29, ул. Каляева, 12, ул. Камышинская, 18, 1, ул. Калинина, 66, ул. Капитана Пирожкова, 19, ул. Богдана Хмельницкого, 40, снос 71 шт. аварийных деревьев. Компенсационные посадки.</text:span></text:p>
        </text:list-item>
        <text:list-item>
          <text:p text:style-name="P2" loext:marker-style-name="T1"><text:span text:style-name="T1">Кировский район, ул. Кировоградская, 40, снос 3 шт. (1 сухостойного, 2 аварийных) деревьев. Компенсационные посадки</text:span></text:p>
        </text:list-item>
        <text:list-item>
          <text:p text:style-name="P2" loext:marker-style-name="T1"><text:span text:style-name="T2">Ленинский район, ул. М. Горького, 1, ул. Екаиерининская, 57, <text:line-break/>ул. Пушкина, 7, 37, ул. Монастырская, 93б, ул. Газеты Звезда, 11, 16, ул. Луначарского, 94а, ул. Петропавловская, 35, ул. Борчанинова, 6, снос 14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ул. Крупской, 80, снос 7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от ул. Соликамской, 214 до мкр. Вышка-2 (лестничный пролет), снос 7 шт. аварийных деревьев. Компенсационные посадки.</text:span></text:p>
        </text:list-item>
        <text:list-item>
          <text:p text:style-name="P2" loext:marker-style-name="T1"><text:span text:style-name="T2">Мотовилихинский район, ул. Ивановская, 19а, снос 2 шт. аварийных деревьев. Компенсационные посадки.</text:span></text:p>
        </text:list-item>
        <text:list-item>
          <text:p text:style-name="P2" loext:marker-style-name="T2"><text:span text:style-name="T2">Мотовилихинский район, ул. Свободы, 21, снос 2 шт. аварийных деревьев. Компенсационные посадки.</text:span></text:p>
        </text:list-item>
        <text:list-item>
          <text:p text:style-name="P2" loext:marker-style-name="T2"><text:span text:style-name="T2">Мотовилихинский район, ул. Труда, 61, ул. Пигасовская, 9, 10, снос 3 шт. аварийных деревьев. Компенсационные посадки.</text:span></text:p>
        </text:list-item>
        <text:list-item>
          <text:p text:style-name="P2" loext:marker-style-name="T2"><text:span text:style-name="T2">Мотовилихинский район, ул. Лядовская, 100, снос 2 шт. аварийных деревьев. Компенсационные посадки.</text:span></text:p>
        </text:list-item>
        <text:list-item>
          <text:p text:style-name="P2" loext:marker-style-name="T2"><text:span text:style-name="T2">Мотовилихинский район, ул. Техническая, 7, снос 5 шт. аварийных деревьев. Компенсационные посадки.</text:span></text:p>
        </text:list-item>
        <text:list-item>
          <text:p text:style-name="P2" loext:marker-style-name="T2"><text:span text:style-name="T2">Мотовилихинский район, Лядовский тракт, снос 329 шт. в связи <text:line-break/>со строительством подъездной дороги до горно-биатлонного комплекса «Пермские медведи». Компенсационные посадки.</text:span></text:p>
        </text:list-item>
        <text:list-item>
          <text:p text:style-name="P2" loext:marker-style-name="T2"><text:span text:style-name="T2">Орджоникидзевский район, ул. Генерала Ватутина, 30, снос 1 шт. аварийного дерева. Компенсационные посадки.</text:span></text:p>
        </text:list-item>
        <text:list-item>
          <text:p text:style-name="P1" loext:marker-style-name="T2"><text:span text:style-name="T1">Орджоникидзевский район (ул. Федотова, 9; ул. Кронита, 11; ул. Карбышева, 4 (пустошь); ул. Шкиперов, 7; ул. Карбышева, 22; ул. Сестрорецкая, 13; ул. Сестрорецкая, 26 (пустошь); ул. Репина (у сквера у ДК им А.П. Чехова); ул. Бенгальская, 8; ул. Верхне-Волжская, 13, 15; ул. </text:span><text:soft-page-break/><text:span text:style-name="T1">Бенгальская/ ул. Бумажников) снос 45 шт. аварийных и сухостойных деревьев. Компенсационные посадки. 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ListLabel_20_370" style:display-name="ListLabel 370" style:family="text">
      <style:text-properties style:font-name="Times New Roman" fo:font-family="'Times New Roman'" style:font-family-generic="roman" style:font-pitch="variable" style:font-name-asian="Calibri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2">
      <text:list-level-style-number text:level="1" text:style-name="ListLabel_20_37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7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7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7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7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7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7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7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03T12:21:58.828710036</meta:creation-date>
    <dc:date>2026-08-03T12:22:40.257407869</dc:date>
    <meta:editing-duration>PT41S</meta:editing-duration>
    <meta:editing-cycles>1</meta:editing-cycles>
    <meta:document-statistic meta:table-count="0" meta:image-count="0" meta:object-count="0" meta:page-count="2" meta:paragraph-count="16" meta:word-count="349" meta:character-count="2519" meta:non-whitespace-character-count="2195"/>
    <meta:generator>LibreOffice/7.6.7.2$Linux_X86_64 LibreOffice_project/60$Build-2</meta:generator>
  </office:meta>
</office:document-meta>
</file>