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Header" style:list-style-name="WWNum1">
      <style:paragraph-properties fo:line-height="100%" fo:text-align="justify" style:justify-single-word="false">
        <style:tab-stops/>
      </style:paragraph-properties>
      <style:text-properties officeooo:paragraph-rsid="00008ede"/>
    </style:style>
    <style:style style:name="P2" style:family="paragraph" style:parent-style-name="List_20_Paragraph">
      <style:paragraph-properties fo:line-height="100%" fo:text-align="justify" style:justify-single-word="false"/>
      <style:text-properties style:font-name="Times New Roman" fo:font-size="14pt" officeooo:paragraph-rsid="00008ede" style:font-size-asian="14pt" style:font-name-complex="Times New Roman1" style:font-size-complex="14pt"/>
    </style:style>
    <style:style style:name="P3" style:family="paragraph" style:parent-style-name="List_20_Paragraph" style:list-style-name="WWNum1">
      <style:paragraph-properties fo:line-height="100%" fo:text-align="justify" style:justify-single-word="false"/>
      <style:text-properties officeooo:paragraph-rsid="00008ede"/>
    </style:style>
    <style:style style:name="P4" style:family="paragraph" style:parent-style-name="Standard">
      <style:paragraph-properties fo:line-height="100%" fo:text-align="center" style:justify-single-word="false"/>
      <style:text-properties officeooo:paragraph-rsid="00008ede"/>
    </style:style>
    <style:style style:name="P5" style:family="paragraph" style:parent-style-name="Standard" style:list-style-name="WWNum1">
      <style:paragraph-properties fo:line-height="100%" fo:text-align="justify" style:justify-single-word="false">
        <style:tab-stops/>
      </style:paragraph-properties>
      <style:text-properties officeooo:paragraph-rsid="00008ede"/>
    </style:style>
    <style:style style:name="P6" style:family="paragraph" style:parent-style-name="Standard">
      <style:paragraph-properties fo:margin-top="0cm" fo:margin-bottom="0.353cm" style:contextual-spacing="false" fo:line-height="100%"/>
      <style:text-properties fo:font-size="14pt" officeooo:paragraph-rsid="00008ede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style:font-size-asian="14pt" style:font-name-complex="Times New Roman1" style:font-size-complex="14pt"/>
    </style:style>
    <style:style style:name="T3" style:family="text">
      <style:text-properties style:text-position="super 58%" fo:font-size="14pt" style:font-size-asian="14pt" style:font-name-complex="Times New Roman1" style:font-size-complex="14pt"/>
    </style:style>
    <style:style style:name="T4" style:family="text">
      <style:text-properties style:text-position="0% 100%" fo:font-size="14pt" style:font-size-asian="14pt" style:font-name-complex="Times New Roman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Перечень объектов</text:span></text:p>
      <text:p text:style-name="P6" loext:marker-style-name="T1"/>
      <text:list text:style-name="WWNum1">
        <text:list-item>
          <text:p text:style-name="P3"><text:span text:style-name="T2">Дзержинский район, ул. Петропавловская, 185, снос 1 шт. аварийного дерева. Компенсационные посадки.</text:span></text:p>
        </text:list-item>
        <text:list-item>
          <text:p text:style-name="P3"><text:span text:style-name="T2">Дзержинский район, ул. Отдыха, 7, снос 5 шт. аварийных деревьев. Компенсационные посадки.</text:span></text:p>
        </text:list-item>
        <text:list-item>
          <text:p text:style-name="P3"><text:span text:style-name="T2">Дзержинский район, кладбище «Северное», снос 1 шт. аварийного дерева.</text:span></text:p>
        </text:list-item>
        <text:list-item>
          <text:p text:style-name="P3"><text:span text:style-name="T2">Индустриальный район, <text:s/>кладбище «Верхне-Муллинское», снос 1 шт. аварийного дерева.</text:span></text:p>
        </text:list-item>
        <text:list-item>
          <text:p text:style-name="P3"><text:span text:style-name="T2">Ленинский район, ул. Пушкина, 11, 23, ул. Борчанинова (вдоль трамвайных путей), ул. Петропавловская (между ост. Трамвая «Попова» <text:s text:c="34"/>и «Борчанинова»), ул. 25 Октября, 6, 4, ул. Н. Островского, 23, <text:s text:c="28"/>ул. Советская, 22, ул. Окулова, 12, угол ул. Екатерининская-ул. Клименко, ул. Екатерининская, 10, 14, 24, 52, 56, 53а,24, <text:s/>ул. Клименко, 20, <text:s text:c="26"/>ул. М. Горького, 30, 42, 41, 42, 38, ул. Газеты Звезда, 27, ул. Луначарского, 32, ул. Крисанова, 16, ул. Монастырская, 14, перекресток ул. Монастырская — ул. Осинская, снос 45 шт. аварийных деревьев. Компенсационные посадки.</text:span></text:p>
        </text:list-item>
        <text:list-item>
          <text:p text:style-name="P1"><text:span text:style-name="T2">Кировский район, ул. Кировоградская, 37а, снос 27 шт. деревьев и 1 кустарника в связи с аварийностью, нарушением документов стандартизации и технических регламентов. Компенсационные посадки. </text:span></text:p>
        </text:list-item>
        <text:list-item>
          <text:p text:style-name="P1"><text:span text:style-name="T2">Кировский район, ул. Сумская, 204, снос 1 дерева в связи с нарушением документов стандартизации и технических регламентов, аварийностью. Компенсационные посадки. </text:span></text:p>
        </text:list-item>
        <text:list-item>
          <text:p text:style-name="P5"><text:span text:style-name="T1">Кировский район, ул. 5-я Каховская, 8, снос 2 шт. аварийных деревьев. Компенсационные посадки.</text:span></text:p>
        </text:list-item>
        <text:list-item>
          <text:p text:style-name="P3"><text:span text:style-name="T2">Мотовилихинский район, ул. Гарцовская, 52, снос 1 шт. аварийного дерева. Компенсационные посадки.</text:span></text:p>
        </text:list-item>
        <text:list-item>
          <text:p text:style-name="P3"><text:span text:style-name="T2">Мотовилихинский район, ул. Гарцовская, 68, снос 1 шт. аварийного дерева. Компенсационные посадки.</text:span></text:p>
        </text:list-item>
        <text:list-item>
          <text:p text:style-name="P3"><text:span text:style-name="T2">Мотовилихинский район, ул. Гашкова, 18, снос 1 шт. аварийного дерева. Компенсационные посадки.</text:span></text:p>
        </text:list-item>
        <text:list-item>
          <text:p text:style-name="P3"><text:span text:style-name="T2">Мотовилихинский район, Восточный обход, 100, снос 84 шт. аварийных деревьев. Компенсационные посадки.</text:span></text:p>
        </text:list-item>
        <text:list-item>
          <text:p text:style-name="P3"><text:span text:style-name="T2">Мотовилихинский район, ул. Грачева, 12в, снос 6 шт. аварийных деревьев. Компенсационные посадки.</text:span></text:p>
        </text:list-item>
        <text:list-item>
          <text:p text:style-name="P3"><text:span text:style-name="T2">Мотовилихинский район, ул. Омская, 14б, снос 2 шт. аварийных деревьев. Компенсационные посадки.</text:span></text:p>
        </text:list-item>
        <text:list-item>
          <text:p text:style-name="P3"><text:span text:style-name="T2">Мотовилихинский район, ул. Тургенева, 19, снос 1 аварийного ствола. Компенсационные посадки.</text:span></text:p>
        </text:list-item>
        <text:list-item>
          <text:p text:style-name="P3"><text:span text:style-name="T2">Мотовилихинский район, ул. Вагановых, 5б, снос 1 шт. аварийного дерева. Компенсационные посадки.</text:span></text:p>
        </text:list-item>
        <text:list-item>
          <text:p text:style-name="P3"><text:span text:style-name="T2">Мотовилихинский район, ул. Звонарева, 5, снос 1 шт. аварийного дерева. Компенсационные посадки.</text:span></text:p>
        </text:list-item>
        <text:list-item>
          <text:p text:style-name="P3"><text:soft-page-break/><text:span text:style-name="T2">Орджоникидзевский район, ул. Ново-Гайвинская, 103а, снос 1 шт. дерева <text:s text:c="17"/>и 100 кв.м. поросли лиственной в связи с подготовительными работами <text:s text:c="19"/>по строительству склада. Восстановительная стоимость.</text:span></text:p>
        </text:list-item>
        <text:list-item>
          <text:p text:style-name="P3"><text:span text:style-name="T2">Свердловский район, объекты озеленения общего пользования «сквер <text:s text:c="17"/>им. Актера Георгия Буркова», «сквер им. Андроника», «сквер <text:s text:c="32"/>по ул. Краснополянская, 5», «бульвар им. Советской Армии», «газоны <text:s text:c="16"/>по ул. Сибирской», снос 23 шт. аварийных деревьев. Компенсационные посадки.</text:span></text:p>
        </text:list-item>
        <text:list-item>
          <text:p text:style-name="P3"><text:span text:style-name="T2">Свердловский район, ул. Куйбышева, 50, 51, 52, 59, 70, 74, 76, 155, 157, 159, 165, 169/1, 118, ул. Яблочкова, 3, ул. Ярославского, 55, 5, пр. Серебрянский, 10, ул. Г. Хасана, 105а, ул. Краснополянская, 31, ул. Ижевская, 25, 30, <text:s text:c="16"/>ул. Запорожская, 5, 7, 176, ул. Балхашская, 179, 178, 176, 191, 201, <text:s text:c="22"/>ул. Самаркандская, 121, 129, ул. Н. Островского, 74, 64, ул. Чернышевского, 17в, 11, ул. Швецова, 60, ул. Сибирская, 75, 65, 47а, ул. Соловьева, 12, <text:s text:c="15"/>ул. 1-я Красноармейская, 39, ул. 25 Октября, 66/1, 62, ул. Таджикская, 66, ул. Холмогорская, 12, ул. Кемеровская, 21, 43, ул. Лихвинская, 63, <text:s text:c="22"/>ул. Васильева, 1б, 3, ул. Суздальская, снос 136 аварийных деревьев. Компенсационные посадки.</text:span></text:p>
        </text:list-item>
        <text:list-item>
          <text:p text:style-name="P3"><text:span text:style-name="T2">Свердловский район, ул. Чкалова, 38, снос 16 шт. деревьев и 1183 м</text:span><text:span text:style-name="T3">2</text:span><text:span text:style-name="T4"> поросли клена ясенелистного в связи с подготовительными работами <text:s text:c="18"/>по комплексному развитию территории жилой застройки. Восстановительная стоимость.</text:span></text:p>
        </text:list-item>
        <text:list-item>
          <text:p text:style-name="P1"><text:span text:style-name="T4">Свердловский район, Комсомольский проспект, 69 (ЗАГС), снос 1 аварийного дерева. Компенсационные посадки.</text:span></text:p>
        </text:list-item>
      </text:list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4pt" style:font-name-asian="Calibri" style:font-family-asian="Calibri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27T16:17:57.686331579</meta:creation-date>
    <dc:date>2026-07-27T16:18:26.468066300</dc:date>
    <meta:editing-duration>PT29S</meta:editing-duration>
    <meta:editing-cycles>1</meta:editing-cycles>
    <meta:document-statistic meta:table-count="0" meta:image-count="0" meta:object-count="0" meta:page-count="2" meta:paragraph-count="23" meta:word-count="518" meta:character-count="4019" meta:non-whitespace-character-count="3259"/>
    <meta:generator>LibreOffice/7.6.7.2$Linux_X86_64 LibreOffice_project/60$Build-2</meta:generator>
  </office:meta>
</office:document-meta>
</file>